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20pt" style:font-size-asian="20pt"/>
    </style:style>
    <style:style style:name="P2" style:parent-style-name="內文" style:family="paragraph">
      <style:paragraph-properties fo:text-align="center" style:line-height-at-least="0.25in"/>
      <style:text-properties style:font-name="標楷體" style:font-name-asian="標楷體" fo:letter-spacing="0.0416in" fo:font-size="18pt" style:font-size-asian="18pt"/>
    </style:style>
    <style:style style:name="P3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P4" style:parent-style-name="內文" style:family="paragraph">
      <style:paragraph-properties fo:text-align="justify" fo:margin-top="0.125in" fo:margin-bottom="0.125in" fo:line-height="0.4166in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text-align="justify" fo:margin-top="0.125in" fo:margin-bottom="0.125in" fo:line-height="0.4166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justify" fo:margin-top="0.125in" fo:margin-bottom="0.125in" fo:line-height="0.4166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margin-top="0.125in" fo:margin-bottom="0.125in" fo:line-height="0.4166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line-height="0.4166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margin-bottom="0.125in" fo:line-height="0.3194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text-align="justify" fo:margin-top="0.025in" fo:margin-bottom="0.125in" fo:line-height="0.3194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text-align="justify" fo:margin-top="0.025in" fo:line-height="0.3194in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6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7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8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19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0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1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2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3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4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5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T26" style:parent-style-name="預設段落字型" style:family="text">
      <style:text-properties style:font-name="標楷體" style:font-name-asian="標楷體" fo:letter-spacing="-0.0083in" fo:font-size="14pt" style:font-size-asian="14pt" style:font-size-complex="16pt"/>
    </style:style>
    <style:style style:name="P27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P28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P29" style:parent-style-name="內文" style:family="paragraph">
      <style:paragraph-properties fo:text-align="justify" fo:line-height="0.5555in" fo:text-indent="1.1111in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text-align="justify" fo:line-height="0.5555in" fo:text-indent="1.1111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text-align="justify" fo:line-height="0.5555in" fo:text-indent="1.1111in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letter-spacing="-0.0083in" fo:font-size="14pt" style:font-size-asian="14pt" style:font-size-complex="16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line-height="0.5555in" fo:text-indent="1.1243in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fo:text-align="justify" fo:margin-top="0.025in" fo:margin-bottom="0.025in" fo:line-height="0.1666in"/>
      <style:text-properties style:font-name="標楷體" style:font-name-asian="標楷體"/>
    </style:style>
    <style:style style:name="P52" style:parent-style-name="內文" style:family="paragraph">
      <style:paragraph-properties fo:text-align="end" fo:margin-top="0.025in" fo:margin-bottom="0.025in" fo:line-height="0.1666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end" fo:margin-top="0.025in" fo:margin-bottom="0.025in" style:line-height-at-least="0.2222in"/>
    </style:style>
    <style:style style:name="T54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55" style:parent-style-name="內文" style:family="paragraph">
      <style:paragraph-properties style:line-height-at-least="0.25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style:line-height-at-least="0.25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屏東大學高階經營管理碩士在職專班</text:p>
      <text:p text:style-name="P2">研究生學位論文成績繳送單</text:p>
      <text:p text:style-name="P3"/>
      <text:p text:style-name="P4">學生姓名：</text:p>
      <text:p text:style-name="P5">學　　號：</text:p>
      <text:p text:style-name="P6">指導教授：</text:p>
      <text:p text:style-name="P7">論文名稱：</text:p>
      <text:p text:style-name="P8"/>
      <text:p text:style-name="P9">論文分數： <text:s/><text:s text:c="2"/><text:s text:c="4"/>分（平均，四捨五入取整數）</text:p>
      <text:p text:style-name="P10">通過日期：　 <text:s/><text:s/>　<text:s/>年　<text:s/><text:s/>　月　<text:s/><text:s text:c="2"/>　日</text:p>
      <text:p text:style-name="P11"><text:span text:style-name="T12">論文</text:span><text:span text:style-name="T13">類別</text:span><text:span text:style-name="T14">：</text:span><text:span text:style-name="T15">□</text:span><text:span text:style-name="T16">藝術類</text:span><text:span text:style-name="T17">□</text:span><text:span text:style-name="T18">應用科技類</text:span><text:span text:style-name="T19">□</text:span><text:span text:style-name="T20">體育運動類</text:span><text:span text:style-name="T21">□</text:span><text:span text:style-name="T22">專業</text:span><text:span text:style-name="T23">實務</text:span><text:span text:style-name="T24">類</text:span><text:span text:style-name="T25">□學位</text:span><text:span text:style-name="T26">論文</text:span></text:p>
      <text:p text:style-name="P27"/>
      <text:p text:style-name="P28"/>
      <text:p text:style-name="P29"><text:span text:style-name="T30">口試委員主席：</text:span><text:span text:style-name="T31"><text:s text:c="22"/></text:span><text:span text:style-name="T32"><text:s text:c="2"/></text:span><text:span text:style-name="T33"><text:s text:c="4"/></text:span></text:p>
      <text:p text:style-name="P34"><text:span text:style-name="T35">口試委員：</text:span><text:span text:style-name="T36"><text:s text:c="16"/></text:span><text:span text:style-name="T37"><text:s/></text:span><text:span text:style-name="T38"><text:s text:c="8"/></text:span><text:span text:style-name="T39"><text:s text:c="2"/></text:span><text:span text:style-name="T40"><text:s text:c="6"/></text:span></text:p>
      <text:p text:style-name="P41"><text:span text:style-name="T42">符合專業：□是 □否 校外委員：</text:span><text:span text:style-name="T43"><text:s text:c="17"/></text:span></text:p>
      <text:p text:style-name="P44"><text:span text:style-name="T45">院</text:span><text:span text:style-name="T46">長</text:span><text:span text:style-name="T47">：</text:span><text:span text:style-name="T48"><text:s text:c="21"/></text:span><text:span text:style-name="T49"><text:s text:c="4"/></text:span><text:span text:style-name="T50"><text:s text:c="7"/></text:span></text:p>
      <text:p text:style-name="P51"/>
      <text:p text:style-name="P52">年 <text:s text:c="3"/><text:s/><text:s/>月 <text:s text:c="4"/>日　</text:p>
      <text:p text:style-name="P53"><text:span text:style-name="T54">(請蓋系所戳章)</text:span></text:p>
      <text:p text:style-name="P55"><text:span text:style-name="T56">※附　註：本單請於論文口試通過一週內送交教務處</text:span><text:span text:style-name="T57">進修教學組</text:span><text:span text:style-name="T58">/</text:span><text:span text:style-name="T59">專案業務組</text:span><text:span text:style-name="T60">。</text:span></text:p>
      <text:p text:style-name="P61"><text:span text:style-name="T62">※請指導教授依照學生論文是否符合教師升等</text:span><text:span text:style-name="T63">範圍準用專科以上學校教師資格審定辦法</text:span><text:span text:style-name="T64">勾選類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margin-top="0.025in" fo:margin-bottom="0.025in" style:line-height-at-least="0.25in" fo:text-indent="0.984in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size="16pt" style:font-size-asian="16pt" style:font-size-complex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研究生學位論文成績繳送單</dc:title>
    <dc:description/>
    <dc:subject/>
    <meta:initial-creator>USER</meta:initial-creator>
    <dc:creator>user</dc:creator>
    <meta:creation-date>2026-06-05T06:53:00Z</meta:creation-date>
    <dc:date>2026-06-05T06:53:00Z</dc:date>
    <meta:print-date>2020-04-27T03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8" meta:character-count="394" meta:row-count="2" meta:non-whitespace-character-count="337"/>
  </office:meta>
</office:document-meta>
</file>